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42249aedeae226e362e39538c54e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2.6458333333333cm" style:rel-width="100%" svg:height="2.9079205974843cm" style:rel-height="scale"><draw:image xlink:href="Pictures/8242249aedeae226e362e39538c54efe.jpg" xlink:type="simple" xlink:show="embed" xlink:actuate="onLoad"/></draw:frame></text:p>
      <text:p text:style-name="Text_20_body"><text:a xlink:type="simple" xlink:href="https://www.bilug.it/doku.php?id=il_progetto_pc-clami_e_l_associazione_diritti_e_doveri" text:style-name="Internet_20_link" text:visited-style-name="Visited_20_Internet_20_Link">Il progetto PC-Clami e l'associazione Diritti e doveri</text:a></text:p>
      <text:p text:style-name="Text_20_body"><text:a xlink:type="simple" xlink:href="https://www.bilug.it/doku.php?id=pc-clami_per_l_autismo" text:style-name="Internet_20_link" text:visited-style-name="Visited_20_Internet_20_Link">PC-clami per l'autismo</text:a></text:p>
      <text:p text:style-name="Text_20_body"><text:a xlink:type="simple" xlink:href="https://www.bilug.it/doku.php?id=pc-clami_ed_associazione_tandem" text:style-name="Internet_20_link" text:visited-style-name="Visited_20_Internet_20_Link">PC-clami ed associazione Tande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0::46:37</meta:creation-date>
    <dc:creator>Generated</dc:creator>
    <dc:date>2026-09-10T00::46:37</dc:date>
    <dc:language>en-US</dc:language>
    <meta:editing-cycles>1</meta:editing-cycles>
    <meta:editing-duration>PT0S</meta:editing-duration>
    <dc:title>attivita_svolte_nell_ambito_del_progetto</dc:title>
  </office:meta>
</office:document-meta>
</file>