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85398f43043a4da593d709a8347e3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text:span text:style-name=""><text:bookmark text:name="avviso_assemblea_dei_soci"/>SABATO 29 MARZO ASSEMBLEA ANNUALE DEI SOCI - LA SEDE SARA' CHIUSA AL PUBBLICO</text:span></text:span></text:p>
      <text:p text:style-name="Text_20_body"><draw:frame draw:style-name="mediacenter" draw:name="0" text:anchor-type="paragraph" draw:z-index="0" svg:width="52.916666666667cm" style:rel-width="100%" svg:height="35.268958333333cm" style:rel-height="scale"><draw:image xlink:href="Pictures/ce85398f43043a4da593d709a8347e3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2::52:53</meta:creation-date>
    <dc:creator>Generated</dc:creator>
    <dc:date>2026-09-09T12::52:53</dc:date>
    <dc:language>en-US</dc:language>
    <meta:editing-cycles>1</meta:editing-cycles>
    <meta:editing-duration>PT0S</meta:editing-duration>
    <dc:title>avviso_assemblea_dei_soci</dc:title>
  </office:meta>
</office:document-meta>
</file>