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a9068626d858762c691b9430bc317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linux_day_e_nuova_sede"/><text:bookmark-start text:name="__RefHeading___linux_day_e_nuova_sede_1"/><text:bookmark-start text:name="linux_day_e_nuova_sede"/>Linux Day e nuova sede<text:bookmark-end text:name="__RefHeading___linux_day_e_nuova_sede_1"/><text:bookmark-end text:name="linux_day_e_nuova_sede"/></text:h>
      <text:p text:style-name="Text_20_body"><draw:frame draw:style-name="media" draw:name="0" text:anchor-type="as-char" draw:z-index="0" svg:width="21.166666666667cm" style:rel-width="100%" svg:height="9.4985416666667cm" style:rel-height="scale"><draw:image xlink:href="Pictures/8ea9068626d858762c691b9430bc3178.jpeg" xlink:type="simple" xlink:show="embed" xlink:actuate="onLoad"/></draw:frame></text:p>
      <text:p text:style-name="Text_20_body">Ecco qualche immagine dell'ultimo Linux Day: una bella giornata con tanti amici venuti a trovarci.</text:p>
      <text:p text:style-name="Text_20_body"><text:span text:style-name="Strong_20_Emphasis"><text:span text:style-name="">E ora la notizia: c'é un nuovo spazio per il BiLUG.</text:span></text:span></text:p>
      <text:p text:style-name="Text_20_body"><text:span text:style-name="Strong_20_Emphasis">Finalmente possono tornare gli incontri del sabato pomeriggio così abbiamo di nuovo la possibilità di riprendere le nostre attività. L'indirizzo è via Duomo 5 a Biella</text:span>. Venite a trovarci per parlare di software e hardware liberi e per provare a metterci mano.</text:p>
      <text:p text:style-name="Text_20_body">Non serve prenotazione ma, se volete prima scriverci o telefonare, guarda nella sezione contatti per maggiori informazio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41:47</meta:creation-date>
    <dc:creator>Generated</dc:creator>
    <dc:date>2026-08-11T18::41:47</dc:date>
    <dc:language>en-US</dc:language>
    <meta:editing-cycles>1</meta:editing-cycles>
    <meta:editing-duration>PT0S</meta:editing-duration>
    <dc:title>blog:linux_day_e_nuova_sede</dc:title>
  </office:meta>
</office:document-meta>
</file>