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88366b1943813d4ec5ec35de24814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ebian_-_guida_rapida_al_terminale"/><text:bookmark-start text:name="__RefHeading___debian_-_guida_rapida_al_terminale_1"/><text:bookmark-start text:name="debian_-_guida_rapida_al_terminale"/>DEBIAN - Guida Rapida al Terminale<text:bookmark-end text:name="__RefHeading___debian_-_guida_rapida_al_terminale_1"/><text:bookmark-end text:name="debian_-_guida_rapida_al_terminale"/></text:h>
      <text:p text:style-name="Text_20_body"><text:span text:style-name="Strong_20_Emphasis">Valida anche per le distro basare su Ubuntu</text:span></text:p>
      <text:p text:style-name="Text_20_body"><draw:frame draw:style-name="medialeft" draw:name="0" text:anchor-type="paragraph" draw:z-index="0" svg:width="2.6458333333333cm" style:rel-width="100%" svg:height="2.6458333333333cm" style:rel-height="scale"><draw:image xlink:href="Pictures/bb88366b1943813d4ec5ec35de248140.png" xlink:type="simple" xlink:show="embed" xlink:actuate="onLoad"/></draw:frame>
Quale utente Linux non ha mai avuto bisogno di una raccolta di comandi base per gestire il suo sistema operativo al migliore dei modi da terminale? Questa pagina nasce in loro supporto, qui dentro infatti troverete una raccolta di più comandi base possibili, in modo da venire in aiuto di coloro che ne cercano uno per compiere la rispettiva operazione.</text:p>
      <text:p text:style-name="Text_20_body">Questa raccolta riguarda i possessori dei sistemi operativi Debian e Debian-like (come Ubuntu). Per i possessori di altri sistemi, come Slackware, alcuni comandi
possono cambiare.
Per una migliore visualizzazione della pagina, ho raggruppato le varie operazioni con dei link, cliccando sopra l’operazione che vi interessa sarete rediretti al comando utile per i vostri scopi.</text:p>
      <text:p text:style-name="Text_20_body"><text:a xlink:type="simple" xlink:href="https://www.bilug.it/lib/exe/fetch.php?media=documenti:debian_guida_rapida_al_terminale.pdf" text:style-name="Internet_20_link" text:visited-style-name="Visited_20_Internet_20_Link">Scarica qui la guid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1::34:27</meta:creation-date>
    <dc:creator>Generated</dc:creator>
    <dc:date>2026-09-15T11::34:27</dc:date>
    <dc:language>en-US</dc:language>
    <meta:editing-cycles>1</meta:editing-cycles>
    <meta:editing-duration>PT0S</meta:editing-duration>
    <dc:title>debian_-_guida_rapida_al_terminale</dc:title>
  </office:meta>
</office:document-meta>
</file>