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574d77782486a9b971d4ab5e65edf9.jpg"/>
  <manifest:file-entry manifest:media-type="image/png" manifest:full-path="Pictures/80d44796eaf7e2d030260d5f4ea3e331.png"/>
  <manifest:file-entry manifest:media-type="image/jpeg" manifest:full-path="Pictures/77ed9194654d80330d0800e16a8ecd0d.jpg"/>
  <manifest:file-entry manifest:media-type="image/png" manifest:full-path="Pictures/1b1e2d55f7a06cfad73ecfeddfcdc00d.png"/>
  <manifest:file-entry manifest:media-type="image/png" manifest:full-path="Pictures/3fb935203ca83ead26d70a0afaf6f389.png"/>
  <manifest:file-entry manifest:media-type="image/png" manifest:full-path="Pictures/b23ffed7f03933d25b99837e86c327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5.2916666666667cm" style:rel-width="100%" svg:height="2.6458333333333cm" style:rel-height="scale"><draw:image xlink:href="Pictures/26574d77782486a9b971d4ab5e65edf9.jpg" xlink:type="simple" xlink:show="embed" xlink:actuate="onLoad"/></draw:frame></text:p>
      <text:h text:style-name="Heading_20_2" text:outline-level="2"><text:bookmark text:name="domotica"/><text:bookmark-start text:name="__RefHeading___shelly_e_telegram_1"/><text:bookmark-start text:name="shelly_e_telegram"/>Shelly e Telegram<text:bookmark-end text:name="__RefHeading___shelly_e_telegram_1"/><text:bookmark-end text:name="shelly_e_telegram"/></text:h>
      <text:p text:style-name="Text_20_body"><draw:frame draw:style-name="medialeft" draw:name="1" text:anchor-type="paragraph" draw:z-index="1" svg:width="3.96875cm" style:rel-width="100%" svg:height="3.96875cm" style:rel-height="scale"><draw:image xlink:href="Pictures/80d44796eaf7e2d030260d5f4ea3e331.png" xlink:type="simple" xlink:show="embed" xlink:actuate="onLoad"/></draw:frame></text:p>
      <text:p text:style-name="Text_20_body">Il Shelly Plus 1PM è un dispositivo di automazione domestica progettato per controllare e monitorare i carichi elettrici. Ecco alcune sue caratterisiche:</text:p>
      <text:p text:style-name="Text_20_body">1. <text:span text:style-name="Strong_20_Emphasis">Controllo Remoto</text:span>: Il Shelly Plus 1PM consente di controllare gli apparecchi elettrici da remoto tramite un'applicazione mobile, offrendo la possibilità di accendere o spegnere dispositivi ovunque ci si trovi.</text:p>
      <text:p text:style-name="Text_20_body">2. <text:span text:style-name="Strong_20_Emphasis">Monitoraggio Energetico</text:span>: Questo dispositivo è dotato di funzionalità di monitoraggio del consumo energetico, permettendo agli utenti di tenere traccia dell'energia utilizzata dai dispositivi collegati e ottimizzare i consumi.</text:p>
      <text:p text:style-name="Text_20_body">3. <text:span text:style-name="Strong_20_Emphasis">Compatibilità</text:span>: È compatibile con vari assistenti vocali e sistemi di automazione domestica, come Google Assistant e Amazon Alexa, facilitando l'integrazione in un ambiente smart home.</text:p>
      <text:p text:style-name="Text_20_body">4. <text:span text:style-name="Strong_20_Emphasis">Installazione Facile</text:span>: Il Shelly Plus 1PM è progettato per una facile installazione, consentendo di collegarlo direttamente alla rete elettrica senza la necessità di un hub centrale.</text:p>
      <text:p text:style-name="Text_20_body">5. <text:span text:style-name="Strong_20_Emphasis">Dimensioni Compatte</text:span>: Le sue dimensioni ridotte permettono di installarlo in spazi ristretti, rendendolo adatto per diverse applicazioni.</text:p>
      <text:p text:style-name="Text_20_body">6. <text:span text:style-name="Strong_20_Emphasis">Sicurezza</text:span>: Include funzioni di protezione come il rilevamento di sovraccarico, garantendo un utilizzo sicuro.</text:p>
      <text:p text:style-name="Text_20_body">7. <text:span text:style-name="Strong_20_Emphasis">Interfaccia Web</text:span>: Oltre all'app mobile, offre un'interfaccia web per un controllo e una configurazione più avanzati.</text:p>
      <text:p text:style-name="Horizontal_20_Line"/>
      <text:p text:style-name="Text_20_body"><draw:frame draw:style-name="medialeft" draw:name="2" text:anchor-type="paragraph" draw:z-index="2" svg:width="1.8520833333333cm" svg:height="1.8520833333333cm"><draw:image xlink:href="Pictures/77ed9194654d80330d0800e16a8ecd0d.jpg" xlink:type="simple" xlink:show="embed" xlink:actuate="onLoad"/></draw:frame></text:p>
      <text:p text:style-name="Text_20_body">Shelly 1PM offre molte possibilità di integrazione: <text:span text:style-name="Strong_20_Emphasis">nel progetto presentato si farà vedere come sia possibile inviare notifiche Telegram a fronte di eventi</text:span>.</text:p>
      <text:p text:style-name="Text_20_body">Questi sono gli attori dietro le quinte:</text:p>
      <text:p text:style-name="Text_20_body"><draw:frame draw:style-name="media" draw:name="3" text:anchor-type="as-char" draw:z-index="3" svg:width="5.2916666666667cm" style:rel-width="100%" svg:height="2.4846176821983cm" style:rel-height="scale"><draw:image xlink:href="Pictures/1b1e2d55f7a06cfad73ecfeddfcdc00d.png" xlink:type="simple" xlink:show="embed" xlink:actuate="onLoad"/></draw:frame> <draw:frame draw:style-name="media" draw:name="4" text:anchor-type="as-char" draw:z-index="4" svg:width="2.38125cm" style:rel-width="100%" svg:height="2.613421875cm" style:rel-height="scale"><draw:image xlink:href="Pictures/3fb935203ca83ead26d70a0afaf6f389.png" xlink:type="simple" xlink:show="embed" xlink:actuate="onLoad"/></draw:frame>  <draw:frame draw:style-name="media" draw:name="5" text:anchor-type="as-char" draw:z-index="5" svg:width="5.2916666666667cm" style:rel-width="100%" svg:height="1.9068603515625cm" style:rel-height="scale"><draw:image xlink:href="Pictures/b23ffed7f03933d25b99837e86c32704.png" xlink:type="simple" xlink:show="embed" xlink:actuate="onLoad"/></draw:frame></text:p>
      <text:p text:style-name="Text_20_body"><text:span text:style-name="Strong_20_Emphasis">
Dopo il Linux Day verrà pubblicato il progetto per intero e le istruzioni per realizzarlo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50:22</meta:creation-date>
    <dc:creator>Generated</dc:creator>
    <dc:date>2026-08-31T10::50:22</dc:date>
    <dc:language>en-US</dc:language>
    <meta:editing-cycles>1</meta:editing-cycles>
    <meta:editing-duration>PT0S</meta:editing-duration>
    <dc:title>domotica</dc:title>
  </office:meta>
</office:document-meta>
</file>