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c07a3c0bbfa351ed006b224e9eff43.png"/>
  <manifest:file-entry manifest:media-type="image/svg+xml" manifest:full-path="Pictures/a8f775c0e22822143b3bc74ff01d922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.96875cm" style:rel-width="100%" svg:height="1.36921875cm" style:rel-height="scale"><draw:image xlink:href="Pictures/d4c07a3c0bbfa351ed006b224e9eff43.png" xlink:type="simple" xlink:show="embed" xlink:actuate="onLoad"/></draw:frame></text:p>
      <text:p text:style-name="Text_20_body"><draw:frame draw:style-name="media" draw:name="1" text:anchor-type="as-char" draw:z-index="1" svg:width="" svg:rel-width="100%" svg:height="0cm"><draw:image xlink:href="Pictures/a8f775c0e22822143b3bc74ff01d9227.svg" xlink:type="simple" xlink:show="embed" xlink:actuate="onLoad"/></draw:frame> <text:span text:style-name="Strong_20_Emphasis"><text:span text:style-name=""><text:bookmark text:name="form_precompilato"/>Avviso</text:span></text:span>: compilare tutti i campi prima di premere il bottone Donazione, altrimenti non funziona…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9::31:46</meta:creation-date>
    <dc:creator>Generated</dc:creator>
    <dc:date>2026-08-11T19::31:46</dc:date>
    <dc:language>en-US</dc:language>
    <meta:editing-cycles>1</meta:editing-cycles>
    <meta:editing-duration>PT0S</meta:editing-duration>
    <dc:title>form_precompilato</dc:title>
  </office:meta>
</office:document-meta>
</file>