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90322b6dad4035d0ccdb653b2154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uida_alla_tastiera_ed_alle_abbreviazioni_di_tastiera"/><text:bookmark-start text:name="__RefHeading___abbreviazioni_da_tastiera_1"/><text:bookmark-start text:name="abbreviazioni_da_tastiera"/>Abbreviazioni da tastiera<text:bookmark-end text:name="__RefHeading___abbreviazioni_da_tastiera_1"/><text:bookmark-end text:name="abbreviazioni_da_tastiera"/></text:h>
      <text:p text:style-name="Text_20_body">Scarica <text:a xlink:type="simple" xlink:href="https://www.bilug.it/lib/exe/fetch.php?media=documenti:guida_alla_tastiera_e_alle_abbreviazioni_da_tastiera.pdf" text:style-name="Internet_20_link" text:visited-style-name="Visited_20_Internet_20_Link">qui</text:a> il PDF della guida alla tastiera e alle abbreviazioni da tastiera, per imparare tutte le scorciatoie per fare le cose più velocemente!</text:p>
      <text:p text:style-name="Text_20_body"><draw:frame draw:style-name="medialeft" draw:name="0" text:anchor-type="paragraph" draw:z-index="0" svg:width="10.583333333333cm" svg:height="3.7957658779577cm"><draw:image xlink:href="Pictures/1790322b6dad4035d0ccdb653b21544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9:19</meta:creation-date>
    <dc:creator>Generated</dc:creator>
    <dc:date>2026-08-24T02::29:19</dc:date>
    <dc:language>en-US</dc:language>
    <meta:editing-cycles>1</meta:editing-cycles>
    <meta:editing-duration>PT0S</meta:editing-duration>
    <dc:title>guida_alla_tastiera_ed_alle_abbreviazioni_di_tastiera</dc:title>
  </office:meta>
</office:document-meta>
</file>