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574d77782486a9b971d4ab5e65ed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0.583333333333cm" svg:height="5.2916666666667cm"><draw:image xlink:href="Pictures/26574d77782486a9b971d4ab5e65edf9.jpg" xlink:type="simple" xlink:show="embed" xlink:actuate="onLoad"/></draw:frame></text:p>
      <text:p text:style-name="Text_20_body"><text:span text:style-name="underline"><text:bookmark text:name="linux_day"/>Il Linux Day è una manifestazione nazionale articolata in eventi locali con lo scopo di promuovere Linux ed il software libero</text:span>.</text:p>
      <text:p text:style-name="Text_20_body">L'evento è promosso dalla ILS (Italian Linux Society) ed organizzato localmente oltre che dai LUG italiani anche da altri gruppi in sintonia con le finalità della manifestazione. </text:p>
      <text:p text:style-name="Text_20_body">La responsabilità dei singoli eventi locali è lasciata ai rispettivi gruppi organizzatori, che hanno libertà di scelta per quanto riguarda i dettagli delle singole iniziative, purché nel rispetto delle linee guida generali della manifestazione stessa.</text:p>
      <text:p text:style-name="Text_20_body"><text:span text:style-name="underline">La prima edizione del Linux Day si è tenuta il 1 dicembre 2001</text:span> in circa quaranta città sparse su tutto il territorio nazionale, negli anni la diffusione di questo evento si è notevolmente accresciuta, essendo ormai un appuntamento immancabile nel panorama del software libero italiano.</text:p>
      <text:p text:style-name="Text_20_body">Il BiLUG partecipa costantemente sin dalla sua prima edizione, mettendo i suoi volontari a disposizione di tutti coloro che vogliano conoscere il sistema del Pinguino ed i software a lui collegati.</text:p>
      <text:p text:style-name="Text_20_body">Link al sito nazionale dell'evento: <text:a xlink:type="simple" xlink:href="https://www.linuxday.it" text:style-name="Internet_20_link" text:visited-style-name="Visited_20_Internet_20_Link">https://www.linuxday.i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48:05</meta:creation-date>
    <dc:creator>Generated</dc:creator>
    <dc:date>2026-08-31T08::48:05</dc:date>
    <dc:language>en-US</dc:language>
    <meta:editing-cycles>1</meta:editing-cycles>
    <meta:editing-duration>PT0S</meta:editing-duration>
    <dc:title>linux_day</dc:title>
  </office:meta>
</office:document-meta>
</file>