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b5a0816fb8deea1c0555e254a73e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c-clami_ed_associazione_tandem"/><text:bookmark-start text:name="__RefHeading___associazione_tandem_1"/><text:bookmark-start text:name="associazione_tandem"/>Associazione Tandem<text:bookmark-end text:name="__RefHeading___associazione_tandem_1"/><text:bookmark-end text:name="associazione_tandem"/></text:h>
      <text:p text:style-name="Text_20_body"><text:span text:style-name="">Grazie al progetto PC-Clami è stato donato un portatile all'associazione Tandem: verrà utilizzato per i corsi di italiano.</text:span></text:p>
      <text:p text:style-name="Text_20_body"><text:span text:style-name="Strong_20_Emphasis">Ecco l'articolo che ne parla:</text:span></text:p>
      <text:p text:style-name="Text_20_body"><draw:frame draw:style-name="media" draw:name="0" text:anchor-type="as-char" draw:z-index="0" svg:width="10.583333333333cm" svg:height="13.111574074074cm"><draw:image xlink:href="Pictures/e1b5a0816fb8deea1c0555e254a73eb9.png" xlink:type="simple" xlink:show="embed" xlink:actuate="onLoad"/></draw:frame></text:p>
      <text:p text:style-name="Text_20_body"><draw:frame draw:style-name="PluginODTAutoStyle_Frame_2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e hai un portatile che non usi più, potresti donarlo a noi! Verrà ricondizionato e dato in comodato d'uso gratuito a chi ne ha bisogno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0::52:08</meta:creation-date>
    <dc:creator>Generated</dc:creator>
    <dc:date>2026-08-26T00::52:08</dc:date>
    <dc:language>en-US</dc:language>
    <meta:editing-cycles>1</meta:editing-cycles>
    <meta:editing-duration>PT0S</meta:editing-duration>
    <dc:title>pc-clami_ed_associazione_tandem</dc:title>
  </office:meta>
</office:document-meta>
</file>