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d151f1af1fb117e91c34471b7c5d1e6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-clami_per_l_autismo"/><text:bookmark-start text:name="__RefHeading___nasce_una_collaborazione_tra_bilug_e_angsa_biella_1"/><text:bookmark-start text:name="nasce_una_collaborazione_tra_bilug_e_angsa_biella"/>Nasce una collaborazione tra Bilug e Angsa Biella<text:bookmark-end text:name="__RefHeading___nasce_una_collaborazione_tra_bilug_e_angsa_biella_1"/><text:bookmark-end text:name="nasce_una_collaborazione_tra_bilug_e_angsa_biella"/></text:h>
      <text:p text:style-name="Text_20_body"><draw:frame draw:style-name="medialeft" draw:name="0" text:anchor-type="paragraph" draw:z-index="0" svg:width="7.9375cm" style:rel-width="100%" svg:height="7.9375cm" style:rel-height="scale"><draw:image xlink:href="Pictures/dd151f1af1fb117e91c34471b7c5d1e6.jpeg" xlink:type="simple" xlink:show="embed" xlink:actuate="onLoad"/></draw:frame></text:p>
      <text:p text:style-name="Text_20_body">Nasce da una collaborazione tra Angsa Biella (Associazione Nazionale Genitori Soggetti Autistici sezione di Biella) e BiLug il progetto “Pc-clami per l'autismo”.
Chiunque lo desideri può ricevere a casa un pc, in comodato d'uso, completamente gratuito, funzionante con sistema operativo Linux e con programmi adatti anche ad un utilizzo da parte di bambini e ragazzi autistici.
È sufficiente richiederlo e l'unico vincolo è mantenere il sistema operativo Linux.</text:p>
      <text:p text:style-name="Text_20_body">(I programmi installati consentono l'utilizzo del computer per: navigazione internet, visualizzazione foto e immagini, disegno, videoscrittura, visualizzazione video Youtube ed anche alcuni giochi educativi).</text:p>
      <text:p text:style-name="Text_20_body">Chi è interessato scriva a:
segreteria@angsa-biella.or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01::26:00</meta:creation-date>
    <dc:creator>Generated</dc:creator>
    <dc:date>2026-09-10T01::26:00</dc:date>
    <dc:language>en-US</dc:language>
    <meta:editing-cycles>1</meta:editing-cycles>
    <meta:editing-duration>PT0S</meta:editing-duration>
    <dc:title>pc-clami_per_l_autismo</dc:title>
  </office:meta>
</office:document-meta>
</file>