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0370edc7cdf37bd9a01bd0b34b811586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rete_wireless_lenta_o_debole_con_ubuntu"/><text:bookmark-start text:name="__RefHeading___risoluzione_del_problema_con_il_wifi_1"/><text:bookmark-start text:name="risoluzione_del_problema_con_il_wifi"/>Risoluzione del problema con il Wifi<text:bookmark-end text:name="__RefHeading___risoluzione_del_problema_con_il_wifi_1"/><text:bookmark-end text:name="risoluzione_del_problema_con_il_wifi"/></text:h>
      <text:p text:style-name="Text_20_body"><draw:frame draw:style-name="media" draw:name="0" text:anchor-type="as-char" draw:z-index="0" svg:width="5.2916666666667cm" style:rel-width="100%" svg:height="4.8251836547291cm" style:rel-height="scale"><draw:image xlink:href="Pictures/0370edc7cdf37bd9a01bd0b34b811586.jpg" xlink:type="simple" xlink:show="embed" xlink:actuate="onLoad"/></draw:frame></text:p>
      <text:p text:style-name="Text_20_body">Negli ultimi rilasci su Ubuntu abbiamo visto un notevole miglioramento del supporto per molte schede Wifi, ma anche se la nostra scheda WiFi viene correttamente supportata non è detto che funzioni al meglio.</text:p>
      <text:p text:style-name="Text_20_body">Sono molti gli utenti che indicano che sul proprio pc con Microsoft Windows il segnale è più forte, mentre con Ubuntu (ma anche con altre Distribuzioni Linux) il segnale è debole tanto da non riuscire a connetterci o di avere una connessione lenta e che cade spesso.</text:p>
      <text:p text:style-name="Text_20_body">Il problema è dovuto a molti fattori, principalmente al driver open o alla modalità di risparmio energetico.</text:p>
      <text:p text:style-name="Text_20_body">.</text:p>
      <text:p text:style-name="Text_20_body">Per risolvere il problema del segnale WiFi debole con Linux basta avviare il terminale e digitare:</text:p>
      <text:p text:style-name="Text_20_body"><text:span text:style-name="Source_20_Text">sudo gedit /etc/sysctl.conf&lt;/olmap&gt;</text:span></text:p>
      <text:p text:style-name="Text_20_body">se non usiamo Gnome digitiamo invece:</text:p>
      <text:p text:style-name="Text_20_body"><text:span text:style-name="Source_20_Text">sudo nano /etc/sysctl.conf</text:span></text:p>
      <text:p text:style-name="Text_20_body">e aggiungiamo in fondo le seguenti righe:</text:p>
      <text:p text:style-name="Text_20_body"><text:span text:style-name="Source_20_Text">net.ipv4.tcp_syncookies = 1</text:span></text:p>
      <text:p text:style-name="Text_20_body"><text:span text:style-name="Source_20_Text">net.ipv4.tcp_window_scaling = 0</text:span></text:p>
      <text:p text:style-name="Text_20_body"><text:span text:style-name="Source_20_Text">net.ipv4.tcp_ecn = 0</text:span></text:p>
      <text:p text:style-name="Text_20_body"> Salviamo il tutto.</text:p>
      <text:p text:style-name="Text_20_body">Ora sempre da terminale digitiamo:</text:p>
      <text:p text:style-name="Text_20_body"><text:span text:style-name="Source_20_Text">sudo /etc/init.d/networking restart</text:span></text:p>
      <text:p text:style-name="Text_20_body">e</text:p>
      <text:p text:style-name="Text_20_body"><text:span text:style-name="Source_20_Text">sudo iwconfig wlan0 rate 54M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4T02::24:23</meta:creation-date>
    <dc:creator>Generated</dc:creator>
    <dc:date>2026-08-24T02::24:23</dc:date>
    <dc:language>en-US</dc:language>
    <meta:editing-cycles>1</meta:editing-cycles>
    <meta:editing-duration>PT0S</meta:editing-duration>
    <dc:title>rete_wireless_lenta_o_debole_con_ubuntu</dc:title>
  </office:meta>
</office:document-meta>
</file>