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6a36dc8719f5bc9f726d405e4ed2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2.7317619970916cm"><draw:image xlink:href="Pictures/2c6a36dc8719f5bc9f726d405e4ed2e6.png" xlink:type="simple" xlink:show="embed" xlink:actuate="onLoad"/></draw:frame></text:p>
      <text:p text:style-name="Text_20_body"><text:bookmark text:name="ridigital"/>Ridigital è confluita nel nostro progetto PC-Clami.</text:p>
      <text:p text:style-name="Text_20_body">Contattateci per donare o chiedere PC in comodato d'uso gratuito.</text:p>
      <text:p text:style-name="Text_20_body">Nella voce di menu Contatti trovate i nostri riferimen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04:10</meta:creation-date>
    <dc:creator>Generated</dc:creator>
    <dc:date>2026-09-09T23::04:10</dc:date>
    <dc:language>en-US</dc:language>
    <meta:editing-cycles>1</meta:editing-cycles>
    <meta:editing-duration>PT0S</meta:editing-duration>
    <dc:title>ridigital</dc:title>
  </office:meta>
</office:document-meta>
</file>