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8963c11c6d3fc771396de53f38b6c3c2.jpe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Plugin_DivAlign2_Center"><text:span text:style-name=""><text:span text:style-name=""><text:span text:style-name="Strong_20_Emphasis"><text:bookmark text:name="sabatopomeriggio:2024:12:21"/>Il BiLUG vi aspetta sabato 21 Dicembre dalle 15.00 alle 18.00 in sede per festeggiare assieme le imminenti festività natalizie</text:span></text:span>
</text:span></text:p>
      <text:p text:style-name="Text_20_body"><draw:frame draw:style-name="media" draw:name="0" text:anchor-type="as-char" draw:z-index="0" svg:width="54.186666666667cm" style:rel-width="100%" svg:height="54.186666666667cm" style:rel-height="scale"><draw:image xlink:href="Pictures/8963c11c6d3fc771396de53f38b6c3c2.jpe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  <style:style style:family="paragraph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22::57:02</meta:creation-date>
    <dc:creator>Generated</dc:creator>
    <dc:date>2026-08-24T22::57:02</dc:date>
    <dc:language>en-US</dc:language>
    <meta:editing-cycles>1</meta:editing-cycles>
    <meta:editing-duration>PT0S</meta:editing-duration>
    <dc:title>sabatopomeriggio:2024:12:21</dc:title>
  </office:meta>
</office:document-meta>
</file>