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763639e0684baf3d5e9f1617e6ea99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Center"><draw:frame draw:style-name="mediacenter" draw:name="0" text:anchor-type="paragraph" draw:z-index="0" svg:width="" svg:rel-width="100%" svg:height="0cm"><draw:image xlink:href="Pictures/2763639e0684baf3d5e9f1617e6ea997.svg" xlink:type="simple" xlink:show="embed" xlink:actuate="onLoad"/></draw:frame></text:p>
      <text:p text:style-name="Plugin_DivAlign2_Center"><text:span text:style-name="Strong_20_Emphasis"><text:bookmark text:name="sabatopomeriggio:2025:02:01"/>Sabato 1 Febbraio i soci e volontari del BiLUG saranno impegnati in un'assemblea, non sarà possibile dare
assistenza. Chi vuole comunque venire a trovarci, è ben accetto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32:49</meta:creation-date>
    <dc:creator>Generated</dc:creator>
    <dc:date>2026-09-09T11::32:49</dc:date>
    <dc:language>en-US</dc:language>
    <meta:editing-cycles>1</meta:editing-cycles>
    <meta:editing-duration>PT0S</meta:editing-duration>
    <dc:title>sabatopomeriggio:2025:02:01</dc:title>
  </office:meta>
</office:document-meta>
</file>