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3bd3c6d123496add436deb294b695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draw:frame draw:style-name="media" draw:name="0" text:anchor-type="as-char" draw:z-index="0" svg:width="12.435416666667cm" svg:height="12.435416666667cm"><draw:image xlink:href="Pictures/73bd3c6d123496add436deb294b6957c.jpg" xlink:type="simple" xlink:show="embed" xlink:actuate="onLoad"/></draw:frame>
</text:p>
      <text:p text:style-name="Text_20_body"><text:span text:style-name=""><text:span text:style-name=""><text:bookmark text:name="sabatopomeriggio:2026:06:27"/>Per indisponibilità della sede lo sportello pubblico del sabato pomeriggio rimarrà chiuso Sabato 27 Giugno e Sabato 4 Luglio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23::01:56</meta:creation-date>
    <dc:creator>Generated</dc:creator>
    <dc:date>2026-08-25T23::01:56</dc:date>
    <dc:language>en-US</dc:language>
    <meta:editing-cycles>1</meta:editing-cycles>
    <meta:editing-duration>PT0S</meta:editing-duration>
    <dc:title>sabatopomeriggio:2026:06:27</dc:title>
  </office:meta>
</office:document-meta>
</file>