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e513257eca7d0e69cd2ffbc1c2d4a8.png"/>
  <manifest:file-entry manifest:media-type="image/png" manifest:full-path="Pictures/221140813e531221b8d6e6efb28279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la_dona_192_computer"/><text:bookmark-start text:name="__RefHeading___bilug_ricondiziona_i_pc_donati_da_banca_sella_1"/><text:bookmark-start text:name="bilug_ricondiziona_i_pc_donati_da_banca_sella"/>BiLUG ricondiziona i PC donati da Banca Sella<text:bookmark-end text:name="__RefHeading___bilug_ricondiziona_i_pc_donati_da_banca_sella_1"/><text:bookmark-end text:name="bilug_ricondiziona_i_pc_donati_da_banca_sella"/></text:h>
      <text:p text:style-name="Plugin_DivAlign2_Center"><draw:frame draw:style-name="media" draw:name="0" text:anchor-type="as-char" draw:z-index="0" svg:width="6.6145833333333cm" style:rel-width="100%" svg:height="5cm" style:rel-height="scale"><draw:image xlink:href="Pictures/a5e513257eca7d0e69cd2ffbc1c2d4a8.png" xlink:type="simple" xlink:show="embed" xlink:actuate="onLoad"/></draw:frame></text:p>
      <text:p text:style-name="Text_20_body"><text:a xlink:type="simple" xlink:href="https://www.newsbiella.it/2025/07/15/leggi-notizia/argomenti/attualita-1/articolo/sella-dona-192-computer-al-centro-territoriale-per-il-volontariato-di-biella-e-vercelli.html" text:style-name="Internet_20_link" text:visited-style-name="Visited_20_Internet_20_Link">https://www.newsbiella.it/2025/07/15/leggi-notizia/argomenti/attualita-1/articolo/sella-dona-192-computer-al-centro-territoriale-per-il-volontariato-di-biella-e-vercelli.html</text:a></text:p>
      <text:p text:style-name="Plugin_DivAlign2_Justify">Il gruppo Sella ha donato 192 computer al Centro Territoriale per il Volontariato di Biella e Vercelli, con l'obiettivo di fornire strumenti tecnologici essenziali a realtà del terzo settore, istituti scolastici e cittadini. Questa iniziativa riflette l'impegno del gruppo Sella nel generare un impatto positivo nella comunità, promuovendo l'inclusione digitale e la sostenibilità ambientale. I computer, precedentemente utilizzati dai dipendenti di Banca Sella, sono stati selezionati per continuare il loro ciclo di vita, contribuendo a ridurre l'impatto ambientale.</text:p>
      <text:p text:style-name="Plugin_DivAlign2_Justify">La distribuzione dei dispositivi sarà gestita in collaborazione con il Centro Territoriale per il Volontariato, che conosce le esigenze locali e promuove la cultura della solidarietà. I<text:span text:style-name="Strong_20_Emphasis">n questo contesto, BiLUG, un'associazione dedicata alla diffusione della conoscenza delle tecnologie e del software libero, gioca un ruolo importante. BiLUG si propone di contribuire al progresso culturale della società, organizzando attività di studio, formazione e dibattito, e collaborando con enti e associazioni per promuovere l'uso di tecnologie accessibili e non vincolate da licenze restrittive</text:span>.</text:p>
      <text:p text:style-name="Plugin_DivAlign2_Justify">Questa sinergia tra il gruppo Sella, il Centro Territoriale per il Volontariato, il BiLUG, l'associazione Semi di Serra e la Croce Rossa di Ivrea rappresenta un passo significativo verso il rafforzamento del tessuto sociale e il supporto alle iniziative di volontariato, promuovendo l'innovazione responsabile e la sostenibilità.</text:p>
      <text:p text:style-name="Text_20_body"><draw:frame draw:style-name="mediacenter" draw:name="1" text:anchor-type="paragraph" draw:z-index="1" svg:width="5.2916666666667cm" style:rel-width="100%" svg:height="3.9613178838951cm" style:rel-height="scale"><draw:image xlink:href="Pictures/221140813e531221b8d6e6efb28279e8.png" xlink:type="simple" xlink:show="embed" xlink:actuate="onLoad"/></draw:frame></text:p>
      <text:p text:style-name="Plugin_DivAlign2_Center"><text:span text:style-name="">Per fare richiesta scrivi ad info@bilug.i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1::17:25</meta:creation-date>
    <dc:creator>Generated</dc:creator>
    <dc:date>2026-08-29T01::17:25</dc:date>
    <dc:language>en-US</dc:language>
    <meta:editing-cycles>1</meta:editing-cycles>
    <meta:editing-duration>PT0S</meta:editing-duration>
    <dc:title>sella_dona_192_computer</dc:title>
  </office:meta>
</office:document-meta>
</file>