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96d67e68a5c140f5eaaaf994a17851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ideoediting_-_openshot"/><text:bookmark-start text:name="__RefHeading___openshot_1"/><text:bookmark-start text:name="openshot"/>Openshot<text:bookmark-end text:name="__RefHeading___openshot_1"/><text:bookmark-end text:name="openshot"/></text:h>
      <text:p text:style-name="Text_20_body"><draw:frame draw:style-name="media" draw:name="0" text:anchor-type="as-char" draw:z-index="0" svg:width="5.2916666666667cm" style:rel-width="100%" svg:height="3.8149224806202cm" style:rel-height="scale"><draw:image xlink:href="Pictures/c96d67e68a5c140f5eaaaf994a178516.jpg" xlink:type="simple" xlink:show="embed" xlink:actuate="onLoad"/></draw:frame></text:p>
      <text:p text:style-name="Text_20_body">OpenShot Video Editor è un programma per l'editing video di Linux.
Sì può facilmente combinare video clips, auto ed immagini in un singolo progetto per poi esportarlo successivamente nei più diffusi formati video.</text:p>
      <text:p text:style-name="Text_20_body">Openshot è un video editor non lineare, il che significa che ogni frame del video è accessibile in ogni momento, e così la clip video può essere editata, mixata e arrangiata in maniera veramente creativa.  Tutte le modifiche sulla clip (ridimensionamento, taglio ecc..) non sono distruttive, ovvero i video originale non saranno mai modificati.</text:p>
      <text:p text:style-name="Text_20_body">Puoi usare Openshot per creare slide-show di foto, modificare video amatoriali, creare televisioni commerciali e film online, o qualsiasi cosa che puoi immaginare!</text:p>
      <text:p text:style-name="Text_20_body">Scarica <text:a xlink:type="simple" xlink:href="https://www.bilug.it/lib/exe/fetch.php?media=documenti:manuale_di_openshot.pdf" text:style-name="Internet_20_link" text:visited-style-name="Visited_20_Internet_20_Link">qui</text:a> la guida in PDF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18:21</meta:creation-date>
    <dc:creator>Generated</dc:creator>
    <dc:date>2026-08-24T02::18:21</dc:date>
    <dc:language>en-US</dc:language>
    <meta:editing-cycles>1</meta:editing-cycles>
    <meta:editing-duration>PT0S</meta:editing-duration>
    <dc:title>videoediting_-_openshot</dc:title>
  </office:meta>
</office:document-meta>
</file>